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fo:font-size="20pt" style:font-size-asian="20pt" style:font-size-complex="20pt"/>
    </style:style>
    <style:style style:name="T3" style:parent-style-name="Car.predefinitoparagrafo" style:family="text">
      <style:text-properties fo:font-size="20pt" style:font-size-asian="20pt" style:font-size-complex="20pt"/>
    </style:style>
    <style:style style:name="T4" style:parent-style-name="Car.predefinitoparagrafo" style:family="text">
      <style:text-properties fo:font-size="20pt" style:font-size-asian="20pt" style:font-size-complex="20pt"/>
    </style:style>
    <style:style style:name="T5" style:parent-style-name="Car.predefinitoparagrafo" style:family="text">
      <style:text-properties fo:font-size="20pt" style:font-size-asian="20pt" style:font-size-complex="20pt"/>
    </style:style>
    <style:style style:name="P6" style:parent-style-name="Normale" style:family="paragraph">
      <style:paragraph-properties fo:margin-bottom="0in" style:line-height-at-least="0.2812in" fo:background-color="#FFFFFF"/>
    </style:style>
    <style:style style:name="T7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8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9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10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1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2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3" style:parent-style-name="Paragrafoelenco" style:list-style-name="LFO1" style:family="paragraph">
      <style:paragraph-properties fo:margin-bottom="0in" fo:line-height="100%" fo:background-color="#FFFFFF"/>
      <style:text-properties style:font-name="Helvetica" style:font-name-asian="Times New Roman" style:font-name-complex="Helvetica" fo:font-size="13.5pt" style:font-size-asian="13.5pt" style:font-size-complex="13.5pt" style:language-asian="it" style:country-asian="IT"/>
    </style:style>
    <style:style style:name="P14" style:parent-style-name="Paragrafoelenco" style:list-style-name="LFO1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P15" style:parent-style-name="Normale" style:family="paragraph">
      <style:paragraph-properties fo:margin-top="0.0208in" fo:margin-bottom="0in" style:line-height-at-least="0.2812in" fo:margin-left="0.25in">
        <style:tab-stops/>
      </style:paragraph-properties>
    </style:style>
    <style:style style:name="T16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17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18" style:parent-style-name="Paragrafoelenco" style:list-style-name="LFO2" style:family="paragraph">
      <style:paragraph-properties fo:margin-top="0.0208in" fo:margin-bottom="0in" style:line-height-at-least="0.2812in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19" style:parent-style-name="Paragrafoelenco" style:list-style-name="LFO2" style:family="paragraph">
      <style:paragraph-properties fo:margin-top="0.0208in" fo:margin-bottom="0in" style:line-height-at-least="0.2812in"/>
    </style:style>
    <style:style style:name="T20" style:parent-style-name="Car.predefinitoparagrafo" style:family="text"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1" style:parent-style-name="Paragrafoelenco" style:list-style-name="LFO2" style:family="paragraph">
      <style:paragraph-properties fo:margin-top="0.0208in" fo:margin-bottom="0in" style:line-height-at-least="0.2812in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2" style:parent-style-name="Paragrafoelenco" style:list-style-name="LFO2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3" style:parent-style-name="Paragrafoelenco" style:family="paragraph">
      <style:paragraph-properties fo:margin-top="0.0208in" fo:margin-bottom="0.5in" style:line-height-at-least="0.2812in"/>
    </style:style>
    <style:style style:name="T24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25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26" style:parent-style-name="Car.predefinitoparagrafo" style:family="text">
      <style:text-properties style:font-name="Helvetica" style:font-name-asian="Times New Roman" style:font-name-complex="Helvetica" fo:color="#000000" fo:font-size="15pt" style:font-size-asian="15pt" style:font-size-complex="15pt" style:language-asian="it" style:country-asian="IT"/>
    </style:style>
    <style:style style:name="T27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28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29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0" style:parent-style-name="Paragrafoelenco" style:list-style-name="LFO1" style:family="paragraph">
      <style:paragraph-properties fo:margin-top="0.0208in" fo:margin-bottom="0.5in" style:line-height-at-least="0.1666in" fo:margin-left="0.4958in" fo:text-indent="-0.2479in">
        <style:tab-stops/>
      </style:paragraph-properties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1" style:parent-style-name="Paragrafoelenco" style:family="paragraph">
      <style:paragraph-properties fo:margin-top="0.0208in" fo:margin-bottom="0.5in" style:line-height-at-least="0.2812in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32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3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4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5" style:parent-style-name="Paragrafoelenco" style:family="paragraph">
      <style:paragraph-properties fo:margin-top="0.0208in" fo:margin-bottom="0.5in" style:line-height-at-least="0.2812in"/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P36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7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8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39" style:parent-style-name="Paragrafoelenco" style:family="paragraph">
      <style:paragraph-properties fo:margin-top="0.0208in" fo:margin-bottom="0.5in" style:line-height-at-least="0.2812in"/>
    </style:style>
    <style:style style:name="T40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41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42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43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44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5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6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47" style:parent-style-name="Paragrafoelenco" style:family="paragraph">
      <style:paragraph-properties fo:margin-top="0.0208in" fo:margin-bottom="0.5in" style:line-height-at-least="0.2812in"/>
    </style:style>
    <style:style style:name="T48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49" style:parent-style-name="Car.predefinitoparagrafo" style:family="text">
      <style:text-properties style:font-name="Helvetica" style:font-name-asian="Times New Roman" style:font-name-complex="Helvetica" fo:color="#000000" fo:font-size="15pt" style:font-size-asian="15pt" style:font-size-complex="15pt" style:language-asian="it" style:country-asian="IT"/>
    </style:style>
    <style:style style:name="T50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51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2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3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4" style:parent-style-name="Paragrafoelenco" style:family="paragraph">
      <style:paragraph-properties fo:margin-top="0.0208in" fo:margin-bottom="0.5in" style:line-height-at-least="0.2812in"/>
    </style:style>
    <style:style style:name="T55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56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57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58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59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0" style:parent-style-name="Paragrafoelenco" style:list-style-name="LFO1" style:family="paragraph">
      <style:paragraph-properties fo:margin-top="0.0208in" fo:margin-bottom="0.5in" fo:line-height="100%"/>
    </style:style>
    <style:style style:name="T61" style:parent-style-name="Car.predefinitoparagrafo" style:family="text"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2" style:parent-style-name="Paragrafoelenco" style:family="paragraph">
      <style:paragraph-properties fo:margin-top="0.0208in" fo:margin-bottom="0.5in" style:line-height-at-least="0.2812in"/>
    </style:style>
    <style:style style:name="T63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64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65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66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7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8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69" style:parent-style-name="Paragrafoelenco" style:family="paragraph">
      <style:paragraph-properties fo:margin-top="0.0208in" fo:margin-bottom="0.5in" style:line-height-at-least="0.2812in"/>
    </style:style>
    <style:style style:name="T70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71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text-underline-type="single" style:text-underline-style="solid" style:text-underline-width="auto" style:text-underline-mode="continuous" style:language-asian="it" style:country-asian="IT"/>
    </style:style>
    <style:style style:name="T72" style:parent-style-name="Car.predefinitoparagrafo" style:family="text">
      <style:text-properties style:font-name="Helvetica" style:font-name-asian="Times New Roman" style:font-name-complex="Helvetica" fo:color="#FF0000" fo:font-size="15pt" style:font-size-asian="15pt" style:font-size-complex="15pt" style:language-asian="it" style:country-asian="IT"/>
    </style:style>
    <style:style style:name="T73" style:parent-style-name="Car.predefinitoparagrafo" style:family="text">
      <style:text-properties style:font-name="Helvetica" style:font-name-asian="Times New Roman" style:font-name-complex="Helvetica" fo:color="#D93025" fo:font-size="15pt" style:font-size-asian="15pt" style:font-size-complex="15pt" style:language-asian="it" style:country-asian="IT"/>
    </style:style>
    <style:style style:name="P74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5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6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7" style:parent-style-name="Paragrafoelenco" style:list-style-name="LFO1" style:family="paragraph">
      <style:paragraph-properties fo:margin-top="0.0208in" fo:margin-bottom="0.5in" fo:line-height="100%"/>
      <style:text-properties style:font-name="Helvetica" style:font-name-asian="Times New Roman" style:font-name-complex="Helvetica" fo:color="#000000" fo:font-size="13.5pt" style:font-size-asian="13.5pt" style:font-size-complex="13.5pt" style:language-asian="it" style:country-asian="IT"/>
    </style:style>
    <style:style style:name="P78" style:parent-style-name="Paragrafoelenco" style:list-style-name="LFO1" style:family="paragraph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top="0.3541in" fo:margin-bottom="0in" fo:line-height="100%" fo:background-color="#1A73E8"/>
    </style:style>
    <style:style style:name="T79" style:parent-style-name="Car.predefinitoparagrafo" style:family="text">
      <style:text-properties style:font-name="Helvetica" style:font-name-asian="Times New Roman" style:font-name-complex="Helvetica" fo:text-transform="uppercase" fo:color="#FFFFFF" fo:font-size="10.5pt" style:font-size-asian="10.5pt" style:font-size-complex="10.5pt" style:language-asian="it" style:country-asian="IT"/>
    </style:style>
    <style:style style:name="T80" style:parent-style-name="Car.predefinitoparagrafo" style:family="text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QUESTIONARIO SULLE ASPETTATIVE DEGLI ALUNNI</text:span><text:s/><text:span text:style-name="T3">PON “</text:span><text:span text:style-name="T4">IL DIGITALE IN POSITIVO</text:span><text:span text:style-name="T5">”</text:span></text:p>
      <text:p text:style-name="Normale"><draw:frame draw:style-name="a0" draw:name="Immagine 2" text:anchor-type="as-char" svg:x="0in" svg:y="0in" svg:width="7.16667in" svg:height="2.72917in" style:rel-width="scale" style:rel-height="scale"><draw:image xlink:href="media/image1.gif" xlink:type="simple" xlink:show="embed" xlink:actuate="onLoad"/><svg:title/><svg:desc/></draw:frame></text:p>
      <text:p text:style-name="P6"><text:span text:style-name="T7">La tua partecipazione al corso è stata:</text:span><text:span text:style-name="T8"> </text:span><text:span text:style-name="T9">*</text:span></text:p>
      <text:list text:style-name="LFO1" text:continue-numbering="true">
        <text:list-item>
          <text:p text:style-name="P10">consigliata dai genitori</text:p>
        </text:list-item>
        <text:list-item>
          <text:p text:style-name="P11">consigliata dagli insegnanti</text:p>
        </text:list-item>
        <text:list-item>
          <text:p text:style-name="P12">spontanea</text:p>
        </text:list-item>
        <text:list-item>
          <text:p text:style-name="P13">decisa insieme con i compagni</text:p>
        </text:list-item>
        <text:list-item>
          <text:p text:style-name="P14">Inizio modulo</text:p>
        </text:list-item>
      </text:list>
      <text:p text:style-name="P15"><text:span text:style-name="T16">La<text:s/></text:span><text:span text:style-name="T17">scelta di frequentare questo corso è stata determinata da:</text:span></text:p>
      <text:list text:style-name="LFO2" text:continue-numbering="true">
        <text:list-item>
          <text:p text:style-name="P18">trascorrere delle ore in compagnia</text:p>
        </text:list-item>
        <text:list-item>
          <text:p text:style-name="P19"><text:span text:style-name="T20">fare una cosa diversa dal solito<text:s/></text:span></text:p>
        </text:list-item>
        <text:list-item>
          <text:p text:style-name="P21">un'esperienza positiva già fatta in passato</text:p>
        </text:list-item>
        <text:list-item>
          <text:p text:style-name="P22">interesse e curiosità per le tematiche del corso</text:p>
        </text:list-item>
      </text:list>
      <text:p text:style-name="P23"><text:span text:style-name="T24">Frequentando questo corso mi aspett</text:span><text:span text:style-name="T25">o di</text:span><text:span text:style-name="T26">: </text:span><text:span text:style-name="T27">*</text:span></text:p>
      <text:list text:style-name="LFO1" text:continue-numbering="true">
        <text:list-item>
          <text:p text:style-name="P28">arricchire le mie conoscenze e acquisire competenze nuove</text:p>
        </text:list-item>
        <text:list-item>
          <text:p text:style-name="P29">migliorare la mia capacità di dialogare e lavorare in gruppo</text:p>
        </text:list-item>
        <text:list-item>
          <text:p text:style-name="P30">divertirmi con i compagni</text:p>
        </text:list-item>
      </text:list>
      <text:p text:style-name="P31">Cosa in particolare ti piacerebbe di più fare durante le attività? *</text:p>
      <text:list text:style-name="LFO1" text:continue-numbering="true">
        <text:list-item>
          <text:p text:style-name="P32">conoscere nuovi compagni</text:p>
        </text:list-item>
        <text:list-item>
          <text:p text:style-name="P33">imparare cose nuove</text:p>
        </text:list-item>
        <text:list-item>
          <text:p text:style-name="P34">acquisire maggiore autocontrollo e autostima</text:p>
        </text:list-item>
      </text:list>
      <text:p text:style-name="P35">All'inizio del corso le informazioni riguardanti il progetto sono state: *</text:p>
      <text:list text:style-name="LFO1" text:continue-numbering="true">
        <text:list-item>
          <text:p text:style-name="P36"><text:s/>molto chiare <text:s/></text:p>
        </text:list-item>
        <text:list-item>
          <text:p text:style-name="P37">abbastanza chiare<text:s/></text:p>
        </text:list-item>
        <text:list-item>
          <text:p text:style-name="P38">poco chiare</text:p>
        </text:list-item>
      </text:list>
      <text:p text:style-name="P39"><text:span text:style-name="T40">Nella fase di accoglienza l'esperto ha mostrato piena<text:s/></text:span><text:span text:style-name="T41">disponibilità?</text:span><text:span text:style-name="T42"> </text:span><text:span text:style-name="T43">*</text:span></text:p>
      <text:list text:style-name="LFO1" text:continue-numbering="true">
        <text:list-item>
          <text:p text:style-name="P44"><text:s/>sì molto</text:p>
        </text:list-item>
        <text:list-item>
          <text:p text:style-name="P45">sì abbastanza</text:p>
        </text:list-item>
        <text:list-item>
          <text:p text:style-name="P46">non del tutto</text:p>
        </text:list-item>
      </text:list>
      <text:p text:style-name="P47"><text:span text:style-name="T48">Nella fase di accoglienza il tutor ti ha aiutato a superare gli eventuali problemi</text:span><text:span text:style-name="T49">? </text:span><text:span text:style-name="T50">*</text:span></text:p>
      <text:list text:style-name="LFO1" text:continue-numbering="true">
        <text:list-item>
          <text:p text:style-name="P51">sì molto</text:p>
        </text:list-item>
        <text:list-item>
          <text:p text:style-name="P52">sì abbastanza</text:p>
        </text:list-item>
        <text:list-item>
          <text:p text:style-name="P53">non del tutto</text:p>
        </text:list-item>
      </text:list>
      <text:soft-page-break/>
      <text:p text:style-name="P54"><text:span text:style-name="T55">Come giudichi il calendario e gli orari del corso?</text:span><text:span text:style-name="T56"> </text:span><text:span text:style-name="T57">*</text:span></text:p>
      <text:list text:style-name="LFO1" text:continue-numbering="true">
        <text:list-item>
          <text:p text:style-name="P58"><text:s/>buono<text:s/></text:p>
        </text:list-item>
        <text:list-item>
          <text:p text:style-name="P59">sufficiente<text:s/></text:p>
        </text:list-item>
        <text:list-item>
          <text:p text:style-name="P60"><text:span text:style-name="T61">insufficiente</text:span></text:p>
        </text:list-item>
      </text:list>
      <text:p text:style-name="P62"><text:span text:style-name="T63">Come giudichi in questa prima fase l'organizzazione degli spazi e degli strumenti?</text:span><text:span text:style-name="T64"> </text:span><text:span text:style-name="T65">*</text:span></text:p>
      <text:list text:style-name="LFO1" text:continue-numbering="true">
        <text:list-item>
          <text:p text:style-name="P66">buono<text:s/></text:p>
        </text:list-item>
        <text:list-item>
          <text:p text:style-name="P67">sufficiente<text:s/></text:p>
        </text:list-item>
        <text:list-item>
          <text:p text:style-name="P68">insufficiente<text:s/></text:p>
        </text:list-item>
      </text:list>
      <text:p text:style-name="P69"><text:span text:style-name="T70">Quanto ritieni difficoltoso conciliare l'impegno per la frequenza del corso con gli altri impegni scolastici<text:s/></text:span><text:span text:style-name="T71">ed extrascolastici?</text:span><text:span text:style-name="T72"> </text:span><text:span text:style-name="T73">*</text:span></text:p>
      <text:list text:style-name="LFO1" text:continue-numbering="true">
        <text:list-item>
          <text:p text:style-name="P74"><text:s/>molto difficoltoso</text:p>
        </text:list-item>
        <text:list-item>
          <text:p text:style-name="P75">abbastanza difficoltoso</text:p>
        </text:list-item>
        <text:list-item>
          <text:p text:style-name="P76">poco difficoltoso</text:p>
        </text:list-item>
        <text:list-item>
          <text:p text:style-name="P77">per niente difficoltoso</text:p>
        </text:list-item>
        <text:list-item>
          <text:p text:style-name="P78"><text:span text:style-name="T79">INVIA</text:span><text:span text:style-name="T80">Fine modulo</text:span></text:p>
        </text:list-item>
      </text:list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freebirdformviewerviewitemsitemrequiredasterisk" style:display-name="freebirdformviewerviewitemsitemrequiredasterisk" style:family="text" style:parent-style-name="Car.predefinitoparagrafo"/>
    <style:style style:name="docssharedwiztogglelabeledlabeltext" style:display-name="docssharedwiztogglelabeledlabeltext" style:family="text" style:parent-style-name="Car.predefinitoparagrafo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iziomodulo-z" style:display-name="Inizio modulo -z" style:family="paragraph" style:parent-style-name="Normale" style:next-style-name="Normale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quantumwizbuttonpaperbuttonlabel" style:display-name="quantumwizbuttonpaperbuttonlabel" style:family="text" style:parent-style-name="Car.predefinitoparagrafo"/>
    <style:style style:name="Finemodulo-z" style:display-name="Fine modulo -z" style:family="paragraph" style:parent-style-name="Normale" style:next-style-name="Normale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Finemodulo-zCarattere" style:display-name="Fine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ourier New" style:font-name-complex="Courier New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S</meta:initial-creator>
    <dc:creator>Marianna</dc:creator>
    <meta:creation-date>2019-04-23T12:00:00Z</meta:creation-date>
    <dc:date>2019-04-23T12:00:00Z</dc:date>
    <meta:template xlink:href="Normal" xlink:type="simple"/>
    <meta:editing-cycles>2</meta:editing-cycles>
    <meta:editing-duration>PT0S</meta:editing-duration>
    <meta:document-statistic meta:page-count="3" meta:paragraph-count="3" meta:word-count="237" meta:character-count="1591" meta:row-count="11" meta:non-whitespace-character-count="1357"/>
  </office:meta>
</office:document-meta>
</file>