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fo:font-size="20pt" style:font-size-asian="20pt" style:font-size-complex="20pt"/>
    </style:style>
    <style:style style:name="T3" style:parent-style-name="Car.predefinitoparagrafo" style:family="text">
      <style:text-properties fo:font-size="20pt" style:font-size-asian="20pt" style:font-size-complex="20pt"/>
    </style:style>
    <style:style style:name="T4" style:parent-style-name="Car.predefinitoparagrafo" style:family="text">
      <style:text-properties fo:font-size="20pt" style:font-size-asian="20pt" style:font-size-complex="20pt"/>
    </style:style>
    <style:style style:name="P5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6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7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8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9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10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11" style:parent-style-name="Normale" style:family="paragraph">
      <style:paragraph-properties fo:margin-bottom="0in" style:line-height-at-least="0.2812in" fo:background-color="#FFFFFF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12" style:parent-style-name="Normale" style:family="paragraph">
      <style:paragraph-properties fo:margin-bottom="0in" style:line-height-at-least="0.2812in" fo:background-color="#FFFFFF"/>
    </style:style>
    <style:style style:name="T13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14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15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16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7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8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9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20" style:parent-style-name="Paragrafoelenco" style:list-style-name="LFO1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P21" style:parent-style-name="Normale" style:family="paragraph">
      <style:paragraph-properties fo:margin-top="0.0208in" fo:margin-bottom="0in" style:line-height-at-least="0.2812in" fo:margin-left="0.25in">
        <style:tab-stops/>
      </style:paragraph-properties>
    </style:style>
    <style:style style:name="T22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23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24" style:parent-style-name="Paragrafoelenco" style:list-style-name="LFO2" style:family="paragraph">
      <style:paragraph-properties fo:margin-top="0.0208in" fo:margin-bottom="0in" style:line-height-at-least="0.2812in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5" style:parent-style-name="Paragrafoelenco" style:list-style-name="LFO2" style:family="paragraph">
      <style:paragraph-properties fo:margin-top="0.0208in" fo:margin-bottom="0in" style:line-height-at-least="0.2812in"/>
    </style:style>
    <style:style style:name="T26" style:parent-style-name="Car.predefinitoparagrafo" style:family="text"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7" style:parent-style-name="Paragrafoelenco" style:list-style-name="LFO2" style:family="paragraph">
      <style:paragraph-properties fo:margin-top="0.0208in" fo:margin-bottom="0in" style:line-height-at-least="0.2812in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8" style:parent-style-name="Paragrafoelenco" style:list-style-name="LFO2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9" style:parent-style-name="Paragrafoelenco" style:family="paragraph">
      <style:paragraph-properties fo:margin-top="0.0208in" fo:margin-bottom="0.5in" style:line-height-at-least="0.2812in"/>
    </style:style>
    <style:style style:name="T30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31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32" style:parent-style-name="Car.predefinitoparagrafo" style:family="text">
      <style:text-properties style:font-name="Helvetica" style:font-name-asian="Times New Roman" style:font-name-complex="Helvetica" fo:color="#000000" fo:font-size="15pt" style:font-size-asian="15pt" style:font-size-complex="15pt" style:language-asian="it" style:country-asian="IT"/>
    </style:style>
    <style:style style:name="T33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34" style:parent-style-name="Paragrafoelenco" style:list-style-name="LFO1" style:family="paragraph">
      <style:paragraph-properties fo:margin-top="0.0208in" fo:margin-bottom="0.5in" style:line-height-at-least="0.1666in" fo:margin-left="0.4958in" fo:text-indent="-0.2479in">
        <style:tab-stops/>
      </style:paragraph-properties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5" style:parent-style-name="Paragrafoelenco" style:list-style-name="LFO1" style:family="paragraph">
      <style:paragraph-properties fo:margin-top="0.0208in" fo:margin-bottom="0.5in" style:line-height-at-least="0.1666in" fo:margin-left="0.4958in" fo:text-indent="-0.2479in">
        <style:tab-stops/>
      </style:paragraph-properties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6" style:parent-style-name="Paragrafoelenco" style:list-style-name="LFO1" style:family="paragraph">
      <style:paragraph-properties fo:margin-top="0.0208in" fo:margin-bottom="0.5in" style:line-height-at-least="0.1666in" fo:margin-left="0.4958in" fo:text-indent="-0.2479in">
        <style:tab-stops/>
      </style:paragraph-properties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7" style:parent-style-name="Paragrafoelenco" style:family="paragraph">
      <style:paragraph-properties fo:margin-top="0.0208in" fo:margin-bottom="0.5in" style:line-height-at-least="0.2812in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38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9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0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1" style:parent-style-name="Paragrafoelenco" style:family="paragraph">
      <style:paragraph-properties fo:margin-top="0.0208in" fo:margin-bottom="0.5in" style:line-height-at-least="0.2812in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42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3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4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5" style:parent-style-name="Paragrafoelenco" style:family="paragraph">
      <style:paragraph-properties fo:margin-top="0.0208in" fo:margin-bottom="0.5in" style:line-height-at-least="0.2812in"/>
    </style:style>
    <style:style style:name="T46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47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48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49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0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1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2" style:parent-style-name="Paragrafoelenco" style:family="paragraph">
      <style:paragraph-properties fo:margin-top="0.0208in" fo:margin-bottom="0.5in" style:line-height-at-least="0.2812in"/>
    </style:style>
    <style:style style:name="T53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54" style:parent-style-name="Car.predefinitoparagrafo" style:family="text">
      <style:text-properties style:font-name="Helvetica" style:font-name-asian="Times New Roman" style:font-name-complex="Helvetica" fo:color="#000000" fo:font-size="15pt" style:font-size-asian="15pt" style:font-size-complex="15pt" style:language-asian="it" style:country-asian="IT"/>
    </style:style>
    <style:style style:name="T55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56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7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8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9" style:parent-style-name="Paragrafoelenco" style:family="paragraph">
      <style:paragraph-properties fo:margin-top="0.0208in" fo:margin-bottom="0.5in" style:line-height-at-least="0.2812in"/>
    </style:style>
    <style:style style:name="T60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61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62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63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4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5" style:parent-style-name="Paragrafoelenco" style:list-style-name="LFO1" style:family="paragraph">
      <style:paragraph-properties fo:margin-top="0.0208in" fo:margin-bottom="0.5in" fo:line-height="100%"/>
    </style:style>
    <style:style style:name="T66" style:parent-style-name="Car.predefinitoparagrafo" style:family="text"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7" style:parent-style-name="Paragrafoelenco" style:family="paragraph">
      <style:paragraph-properties fo:margin-top="0.0208in" fo:margin-bottom="0.5in" style:line-height-at-least="0.2812in"/>
    </style:style>
    <style:style style:name="T68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69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70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71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2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3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4" style:parent-style-name="Paragrafoelenco" style:family="paragraph">
      <style:paragraph-properties fo:margin-top="0.0208in" fo:margin-bottom="0.5in" style:line-height-at-least="0.2812in"/>
    </style:style>
    <style:style style:name="T75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76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77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78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79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80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81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82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83" style:parent-style-name="Paragrafoelenco" style:list-style-name="LFO1" style:family="paragraph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top="0.3541in" fo:margin-bottom="0in" fo:line-height="100%" fo:background-color="#1A73E8"/>
    </style:style>
    <style:style style:name="T84" style:parent-style-name="Car.predefinitoparagrafo" style:family="text">
      <style:text-properties style:font-name="Helvetica" style:font-name-asian="Times New Roman" style:font-name-complex="Helvetica" fo:text-transform="uppercase" fo:color="#FFFFFF" fo:font-size="10.5pt" style:font-size-asian="10.5pt" style:font-size-complex="10.5pt" style:language-asian="it" style:country-asian="IT"/>
    </style:style>
    <style:style style:name="T85" style:parent-style-name="Car.predefinitoparagrafo" style:family="text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QUESTIONARIO SULLE ASPETTATIVE DEGLI ALUNNI</text:span><text:s/><text:span text:style-name="T3">PON “CITTADINANZA GLOBALE”</text:span></text:p>
      <text:p text:style-name="Normale"><text:span text:style-name="T4"><draw:frame draw:z-index="251658240" draw:style-name="a0" draw:name="Immagine 1" text:anchor-type="paragraph" svg:x="1.98333in" svg:y="0.00417in" svg:width="2.69792in" svg:height="2.02083in" style:rel-width="scale" style:rel-height="scale"><draw:image xlink:href="media/image1.jpeg" xlink:type="simple" xlink:show="embed" xlink:actuate="onLoad"/><svg:title/><svg:desc/></draw:frame></text:span></text:p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><text:span text:style-name="T13">La tua partecipazione al corso è stata:</text:span><text:span text:style-name="T14"> </text:span><text:span text:style-name="T15">*</text:span></text:p>
      <text:list text:style-name="LFO1" text:continue-numbering="true">
        <text:list-item>
          <text:p text:style-name="P16">consigliata dai genitori</text:p>
        </text:list-item>
        <text:list-item>
          <text:p text:style-name="P17">consigliata dagli insegnanti</text:p>
        </text:list-item>
        <text:list-item>
          <text:p text:style-name="P18">spontanea</text:p>
        </text:list-item>
        <text:list-item>
          <text:p text:style-name="P19">decisa insieme con i compagni</text:p>
        </text:list-item>
        <text:list-item>
          <text:p text:style-name="P20">Inizio modulo</text:p>
        </text:list-item>
      </text:list>
      <text:p text:style-name="P21"><text:span text:style-name="T22">La<text:s/></text:span><text:span text:style-name="T23">scelta di frequentare questo corso è stata determinata da:</text:span></text:p>
      <text:list text:style-name="LFO2" text:continue-numbering="true">
        <text:list-item>
          <text:p text:style-name="P24">trascorrere delle ore in compagnia</text:p>
        </text:list-item>
        <text:list-item>
          <text:p text:style-name="P25"><text:span text:style-name="T26">fare una cosa diversa dal solito<text:s/></text:span></text:p>
        </text:list-item>
        <text:list-item>
          <text:p text:style-name="P27">un'esperienza positiva già fatta in passato</text:p>
        </text:list-item>
        <text:list-item>
          <text:p text:style-name="P28">interesse e curiosità per le tematiche del corso</text:p>
        </text:list-item>
      </text:list>
      <text:p text:style-name="P29"><text:span text:style-name="T30">Frequentando questo corso mi aspett</text:span><text:span text:style-name="T31">o di</text:span><text:span text:style-name="T32">: </text:span><text:span text:style-name="T33">*</text:span></text:p>
      <text:list text:style-name="LFO1" text:continue-numbering="true">
        <text:list-item>
          <text:p text:style-name="P34">arricchire le mie conoscenze e acquisire competenze nuove</text:p>
        </text:list-item>
        <text:list-item>
          <text:p text:style-name="P35">migliorare la mia capacità di dialogare e lavorare in gruppo</text:p>
        </text:list-item>
        <text:list-item>
          <text:p text:style-name="P36">divertirmi con i compagni</text:p>
        </text:list-item>
      </text:list>
      <text:p text:style-name="P37">Cosa in particolare ti piacerebbe di più fare durante le attività? *</text:p>
      <text:list text:style-name="LFO1" text:continue-numbering="true">
        <text:list-item>
          <text:p text:style-name="P38">conoscere nuovi compagni</text:p>
        </text:list-item>
        <text:list-item>
          <text:p text:style-name="P39">imparare cose nuove</text:p>
        </text:list-item>
        <text:list-item>
          <text:p text:style-name="P40">acquisire maggiore autocontrollo e autostima</text:p>
        </text:list-item>
      </text:list>
      <text:p text:style-name="P41">All'inizio del corso le informazioni riguardanti il progetto sono state: *</text:p>
      <text:list text:style-name="LFO1" text:continue-numbering="true">
        <text:list-item>
          <text:p text:style-name="P42"><text:s/>molto chiare <text:s/></text:p>
        </text:list-item>
        <text:list-item>
          <text:p text:style-name="P43">abbastanza chiare<text:s/></text:p>
        </text:list-item>
        <text:list-item>
          <text:p text:style-name="P44">poco chiare</text:p>
        </text:list-item>
      </text:list>
      <text:p text:style-name="P45"><text:span text:style-name="T46">Nella fase di accoglienza l'esperto ha mostrato piena disponibilità?</text:span><text:span text:style-name="T47"> </text:span><text:span text:style-name="T48">*</text:span></text:p>
      <text:list text:style-name="LFO1" text:continue-numbering="true">
        <text:list-item>
          <text:p text:style-name="P49"><text:s/>sì molto</text:p>
        </text:list-item>
        <text:list-item>
          <text:p text:style-name="P50">sì abbastanza</text:p>
        </text:list-item>
        <text:list-item>
          <text:p text:style-name="P51">non del tutto</text:p>
        </text:list-item>
      </text:list>
      <text:p text:style-name="P52"><text:span text:style-name="T53">Nella fase di accoglienza il tutor ti ha aiutato a superare gli eventuali problemi</text:span><text:span text:style-name="T54">? </text:span><text:span text:style-name="T55">*</text:span></text:p>
      <text:list text:style-name="LFO1" text:continue-numbering="true">
        <text:list-item>
          <text:p text:style-name="P56">sì molto</text:p>
        </text:list-item>
        <text:list-item>
          <text:p text:style-name="P57">sì abbastanza</text:p>
        </text:list-item>
        <text:list-item>
          <text:p text:style-name="P58">non del tutto</text:p>
        </text:list-item>
      </text:list>
      <text:soft-page-break/>
      <text:p text:style-name="P59"><text:span text:style-name="T60">Come giudichi il calendario e gli orari del corso?</text:span><text:span text:style-name="T61"> </text:span><text:span text:style-name="T62">*</text:span></text:p>
      <text:list text:style-name="LFO1" text:continue-numbering="true">
        <text:list-item>
          <text:p text:style-name="P63"><text:s/>buono<text:s/></text:p>
        </text:list-item>
        <text:list-item>
          <text:p text:style-name="P64">sufficiente<text:s/></text:p>
        </text:list-item>
        <text:list-item>
          <text:p text:style-name="P65"><text:span text:style-name="T66">insufficiente</text:span></text:p>
        </text:list-item>
      </text:list>
      <text:p text:style-name="P67"><text:span text:style-name="T68">Come giudichi in questa prima fase l'organizzazione degli spazi e degli strumenti?</text:span><text:span text:style-name="T69"> </text:span><text:span text:style-name="T70">*</text:span></text:p>
      <text:list text:style-name="LFO1" text:continue-numbering="true">
        <text:list-item>
          <text:p text:style-name="P71">buono<text:s/></text:p>
        </text:list-item>
        <text:list-item>
          <text:p text:style-name="P72">sufficiente<text:s/></text:p>
        </text:list-item>
        <text:list-item>
          <text:p text:style-name="P73">insufficiente<text:s/></text:p>
        </text:list-item>
      </text:list>
      <text:p text:style-name="P74"><text:span text:style-name="T75">Quanto ritieni difficoltoso conciliare l'impegno per la frequenza del corso con gli altri impegni scolastici ed extrascola</text:span><text:span text:style-name="T76">stici?</text:span><text:span text:style-name="T77"> </text:span><text:span text:style-name="T78">*</text:span></text:p>
      <text:list text:style-name="LFO1" text:continue-numbering="true">
        <text:list-item>
          <text:p text:style-name="P79"><text:s/>molto difficoltoso</text:p>
        </text:list-item>
        <text:list-item>
          <text:p text:style-name="P80">abbastanza difficoltoso</text:p>
        </text:list-item>
        <text:list-item>
          <text:p text:style-name="P81">poco difficoltoso</text:p>
        </text:list-item>
        <text:list-item>
          <text:p text:style-name="P82">per niente difficoltoso</text:p>
        </text:list-item>
        <text:list-item>
          <text:p text:style-name="P83"><text:span text:style-name="T84">INVIA</text:span><text:span text:style-name="T85">Fine modulo</text:span></text:p>
        </text:list-item>
      </text:list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freebirdformviewerviewitemsitemrequiredasterisk" style:display-name="freebirdformviewerviewitemsitemrequiredasterisk" style:family="text" style:parent-style-name="Car.predefinitoparagrafo"/>
    <style:style style:name="docssharedwiztogglelabeledlabeltext" style:display-name="docssharedwiztogglelabeledlabeltext" style:family="text" style:parent-style-name="Car.predefinitoparagrafo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iziomodulo-z" style:display-name="Inizio modulo -z" style:family="paragraph" style:parent-style-name="Normale" style:next-style-name="Normale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Iniziomodulo-zCarattere" style:display-name="Inizio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quantumwizbuttonpaperbuttonlabel" style:display-name="quantumwizbuttonpaperbuttonlabel" style:family="text" style:parent-style-name="Car.predefinitoparagrafo"/>
    <style:style style:name="Finemodulo-z" style:display-name="Fine modulo -z" style:family="paragraph" style:parent-style-name="Normale" style:next-style-name="Normale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Finemodulo-zCarattere" style:display-name="Fine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ourier New" style:font-name-complex="Courier New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S</meta:initial-creator>
    <dc:creator>Marianna</dc:creator>
    <meta:creation-date>2019-04-18T10:56:00Z</meta:creation-date>
    <dc:date>2019-04-18T11:16:00Z</dc:date>
    <meta:template xlink:href="Normal" xlink:type="simple"/>
    <meta:editing-cycles>7</meta:editing-cycles>
    <meta:editing-duration>PT360S</meta:editing-duration>
    <meta:document-statistic meta:page-count="3" meta:paragraph-count="3" meta:word-count="238" meta:character-count="1595" meta:row-count="11" meta:non-whitespace-character-count="1360"/>
  </office:meta>
</office:document-meta>
</file>