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C7000002EADEB6CFAC89C9E0B0.png" manifest:media-type="image/png"/>
  <manifest:file-entry manifest:full-path="Pictures/10000000000003F3000002EF01B5A1001A8860CA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><draw:frame draw:style-name="fr1" draw:name="Immagine2" text:anchor-type="paragraph" svg:x="0cm" svg:y="0.159cm" svg:width="17cm" svg:height="12.628cm" draw:z-index="1"><draw:image xlink:href="Pictures/10000000000003F3000002EF01B5A1001A8860CA.png" xlink:type="simple" xlink:show="embed" xlink:actuate="onLoad" loext:mime-type="image/png"/></draw:frame><draw:frame draw:style-name="fr1" draw:name="Immagine1" text:anchor-type="paragraph" svg:x="0.238cm" svg:y="13.305cm" svg:width="17cm" svg:height="13.115cm" draw:z-index="0"><draw:image xlink:href="Pictures/10000000000003C7000002EADEB6CFAC89C9E0B0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18T16:18:44.029000000</meta:creation-date>
    <dc:date>2020-03-18T16:25:21.666000000</dc:date>
    <meta:editing-duration>PT6M38S</meta:editing-duration>
    <meta:editing-cycles>1</meta:editing-cycles>
    <meta:document-statistic meta:table-count="0" meta:image-count="2" meta:object-count="0" meta:page-count="1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