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8C000001E2230EFAB42F7BA9F5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x="1.494cm" svg:y="-0.728cm" svg:width="22.438cm" svg:height="18.734cm" draw:z-index="0"><draw:image xlink:href="Pictures/100000000000028C000001E2230EFAB42F7BA9F5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23T11:53:37.500000000</meta:creation-date>
    <dc:date>2020-03-23T11:57:06.922000000</dc:date>
    <meta:editing-duration>PT3M30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