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620000033AD704A3E921BB7C04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paragraph" svg:x="0.222cm" svg:y="0cm" svg:width="25.7cm" svg:height="18.919cm" draw:z-index="0"><draw:image xlink:href="Pictures/10000000000004620000033AD704A3E921BB7C04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23T11:39:17.594000000</meta:creation-date>
    <dc:date>2020-03-25T15:26:53.203000000</dc:date>
    <meta:editing-duration>PT3M</meta:editing-duration>
    <meta:editing-cycles>2</meta:editing-cycles>
    <meta:generator>LibreOffice/6.1.2.1$Windows_X86_64 LibreOffice_project/65905a128db06ba48db947242809d14d3f9a93fe</meta:generator>
    <meta:document-statistic meta:table-count="0" meta:image-count="1" meta:object-count="0" meta:page-count="1" meta:paragraph-count="0" meta:word-count="0" meta:character-count="0" meta:non-whitespace-character-count="0"/>
  </office:meta>
</office:document-meta>
</file>