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tarSymbol" svg:font-family="StarSymbol" style:font-pitch="variable" style:font-charset="x-symbol"/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list-style-name="L1"/>
    <style:style style:name="P2" style:family="paragraph" style:parent-style-name="Standard" style:list-style-name="L2"/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TERZA TRANCHE DI COMPITI PER LA CLASSE 3a A </text:p>
      <text:p text:style-name="Standard"/>
      <text:list xml:id="list8666682825506106133" text:style-name="L1">
        <text:list-item>
          <text:p text:style-name="P1">MATEMATICA:</text:p>
        </text:list-item>
      </text:list>
      <text:p text:style-name="Standard"/>
      <text:p text:style-name="Standard">GUARDA ATTENTAMENTE SIA <text:s/>IL MIO VIDEO TUTORIAL SULLE FRAZIONI CHE TI HO INVIATO, CHE DA YOUTUBE IL <text:s/>VIDEO “NOZIONI DI BASE SULLE FRAZIONI “.</text:p>
      <text:p text:style-name="Standard">DOPO DI CHE ESEGUI I VARI ESERCIZI CHE TI HO SCANSIONATO CHE PUOI O COPIARLI SUL TUO QUADERNO DI MATEMATICA O STAMPARLI , INCOLLARLI ED ESEGUIRLI SUL Q. DI MATEMATICA. (TI RACCOMANDO IMPARA BENE QUALI SONO I TERMINI DELLA FRAZIONE: NUMERATORE, DENOMINATORE ECC. E QUAL E' IL LORO SIGNIFICATO).</text:p>
      <text:p text:style-name="Standard"/>
      <text:p text:style-name="Standard"/>
      <text:p text:style-name="Standard">*SCIENZE: <text:s/></text:p>
      <text:p text:style-name="Standard"/>
      <text:p text:style-name="Standard">DAL LIBRO BLU STUDIA IL SUOLO A PAG. 130 SOTTOLINEANDO LE PARTI PIU' IMPORTANTI E RIPETI LA MATERIA E I SUOI STATI A PAG. 128 E PAG. 129.</text:p>
      <text:p text:style-name="Standard">ESEGUI POI LA SCHEDA SUL Q. DI SCIENZE.</text:p>
      <text:p text:style-name="Standard"/>
      <text:p text:style-name="Standard"/>
      <text:p text:style-name="Standard">UNA VOLTA ESEGUITI GLI ESERCIZI SIA DI MATEMATICA CHE SCIENZE, ASPETTO CHE MI INVIATE IL VOSTRO LAVORO SVOLTO.</text:p>
      <text:p text:style-name="Standard"/>
      <text:p text:style-name="Standard"/>
      <text:list xml:id="list7090245906117948427" text:style-name="L2">
        <text:list-item>
          <text:p text:style-name="P2">MUSICA:</text:p>
        </text:list-item>
      </text:list>
      <text:p text:style-name="Standard"/>
      <text:p text:style-name="Standard">IN QUESTO <text:s/>PERIODO MOLTO PARTICOLARE HO PENSATO CHE NON C'E' NIENTE DI PIU' BELLO E STIMOLANTE CHE CANTARE... </text:p>
      <text:p text:style-name="Standard">ANCHE SE DISTANTI, POSSIAMO SENTIRCI UNITI DALLE NOSTRE VOCI CHE SI INCONTRANO VOLTEGGIANDO IN UN CORO DOLCE E SOAVE.</text:p>
      <text:p text:style-name="Standard">ALLORA IMPARA UNA DELLE CANZONI PIU' BELLE DELLA STORIA DELLA MUSICA ITALIANA, CONOSCIUTA IN TUTTO IL MONDO E SICURAMENTE DAI TUOI NONNI E DAI TUOI GENITORI : “NEL BLU DIPINTO DI BLU” SCRITTA , CANTATA E INTERPRETATA PER LA PRIMA VOLTA NEL 1958, DA DOMENICO MODUGNO, ASCOLTANDOLA DA YOUTUBE E AIUTANDOTI CON IL TESTO SCRITTO CHE TI HO INVIATO. </text:p>
      <text:p text:style-name="Standard">(PROVA A CANTARLA INSIEME A ME CON LA MIA REGISTRAZIONE VOCALE <text:s/>CHE TI HO INVIATO CON TUTTO IL MATERIALE). SE VOGLIONO, COINVOLGI ANCHE I TUOI FAMILIARI.</text:p>
      <text:p text:style-name="Standard">QUANDO TORNEREMO A SCUOLA SAREMO PRONTI E FELICI DI CANTARLA TUTTI INSIEME TENENDOCI PER MANO E FORMANDO UN GRANDISSIMO CERCHIO CON TUTTI I COLORI DELL' ARCOBALENO.</text:p>
      <text:p text:style-name="Standard"/>
      <text:p text:style-name="Standard"/>
      <text:p text:style-name="Standard">BUON LAVORO </text:p>
      <text:p text:style-name="Standard">UN ABBRACCIO A TUTTI</text:p>
      <text:p text:style-name="Standard">MARI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tarSymbol" svg:font-family="StarSymbol" style:font-pitch="variable" style:font-charset="x-symbol"/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ry73 </meta:initial-creator>
    <meta:creation-date>2020-03-16T01:07:31.15</meta:creation-date>
    <dc:date>2020-03-16T02:26:04.67</dc:date>
    <dc:creator>Mary73 </dc:creator>
    <meta:editing-duration>PT46M26S</meta:editing-duration>
    <meta:editing-cycles>4</meta:editing-cycles>
    <meta:generator>OpenOffice/4.1.6$Win32 OpenOffice.org_project/416m1$Build-9790</meta:generator>
    <meta:document-statistic meta:table-count="0" meta:image-count="0" meta:object-count="0" meta:page-count="1" meta:paragraph-count="17" meta:word-count="296" meta:character-count="1719"/>
  </office:meta>
</office:document-meta>
</file>