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CARISSIMI BIMBI E GENITORI,</text:p>
      <text:p text:style-name="Standard">IN QUESTI GIORNI, PER I MOTIVI CHE NOI TUTTI CONOSCIAMO, CI SIAMO ASSENTATI DALLA FREQUENZA SCOLASTICA. PER QUESTO MOTIVO, NOI INSEGNANTI CI SIAMO PRODIGATE NELLA PREPARAZIONE DI ALCUNE ATTIVITA' DIDATTICHE DA FARVI ESEGUIRE, AL FINE DI TENERVI IN ALLENAMENTO OLTRE A TENERE OCCUPATO IL VOSTRO TEMPO, IN ATTESA DI RITORNARE A SCUOLA .</text:p>
      <text:p text:style-name="Standard">CON L' AUSPICIO DI RIVEDERCI PRESTO, VI INVIO IL SEGUENTE MATERIALE DIDATTICO SU SCHEDE DA STAMPARE O COPIARE SUI QUADERNI O SU FOGLI DI QUADERNO, CHE METTERETE TUTTI INSIEME, SUDDIVIDENDOLI X OGNI SINGOLA DISCIPLINA.</text:p>
      <text:p text:style-name="Standard">UN GRANDE ABBRACCIO A TUTTI,</text:p>
      <text:p text:style-name="Standard">MARIA.</text:p>
      <text:p text:style-name="Standard"/>
      <text:p text:style-name="Standard"/>
      <text:p text:style-name="Standard">SCIENZE: </text:p>
      <text:p text:style-name="Standard"/>
      <text:p text:style-name="Standard">(PER CHI NON HA IL LIBRO BLU INVIO LE IMMAGINI DELLE PAG. DA STUDIARE).</text:p>
      <text:p text:style-name="Standard"/>
      <text:p text:style-name="Standard">*RIPASSARE BENE DAL QUADERNO DI SCIENZE TUTTO CIO' CHE RIGUARDA IL METODO SCIENTIFICO E COLORARE LE IMMAGINI RELATIVE AD ESSO.</text:p>
      <text:p text:style-name="Standard"/>
      <text:p text:style-name="Standard">*SE AVETE IL LIBRO BLU A CASA, VI CHIEDO DI APPROFONDIRE LO STUDIO DEL METODO SCIENTIFICO : ” GLI STRUMENTI DEGLI SCIENZIATI” A PAG. 126 E PAG. 127 CON IL RELATIVO ES. IMPARO A RIFLETTERE, CORREDATO DA UNA BREVE RICERCA SIA SCRITTA CHE ORALE, SU 4 STRUMENTI USATI DAGLI SCIENZIATI (A PIACERE E NON AFFRONTATI IN PRECEDENZA), CON RIFERIMENTO AL LORO USO, A QUALI SCIENZIATI LI UTILIZZANO E IN QUALE SCIENZA VENGONO MAGGIORMENTE ADOPERATI.</text:p>
      <text:p text:style-name="Standard"/>
      <text:p text:style-name="Standard">MATEMATICA <text:s/>E GEOMETRIA:</text:p>
      <text:p text:style-name="Standard"/>
      <text:p text:style-name="Standard">*RIPASSARE BENE TUTTE LE TABELLINE.</text:p>
      <text:p text:style-name="Standard"/>
      <text:p text:style-name="Standard">*VI INVIO QUI DI SEGUITO LE IMMAGINI DEGLI ESERCIZI DA ESEGUIRE E DA STAMPARE O COPIARE SUI RISPETTIVI QUADERNI. (PER COLORO CHE NON HANNO I QUADERNI, LO FARANNO SU FOGLI A QUADRETTI, CHE RACCOGLIERANNO SUDDIVIDENDOLI <text:s/>X DISCIPLINA).</text:p>
      <text:p text:style-name="Standard"/>
      <text:p text:style-name="Standard"/>
      <text:p text:style-name="Standard">VOLEVO PRECISARE CHE X QUANTO RIGUARDA GLI ESERCIZI DI MATEMATICA NON SIETE TENUTI NECESSARIAMENTE AD ESEGUIRLI TUTTI, FATE QUELLO CHE RIUSCITE IN QUESTA SETTIMANA.</text:p>
      <text:p text:style-name="Standard"/>
      <text:p text:style-name="Standard">RINGRAZIO TUTTI,</text:p>
      <text:p text:style-name="Standard">MARI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ary73 </meta:initial-creator>
    <meta:creation-date>2020-03-01T15:56:01.57</meta:creation-date>
    <dc:date>2020-03-01T20:11:24.22</dc:date>
    <dc:creator>Mary73 </dc:creator>
    <meta:editing-duration>PT48M15S</meta:editing-duration>
    <meta:editing-cycles>7</meta:editing-cycles>
    <meta:generator>OpenOffice/4.1.6$Win32 OpenOffice.org_project/416m1$Build-9790</meta:generator>
    <meta:document-statistic meta:table-count="0" meta:image-count="0" meta:object-count="0" meta:page-count="1" meta:paragraph-count="15" meta:word-count="278" meta:character-count="1733"/>
  </office:meta>
</office:document-meta>
</file>