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officeooo:rsid="000a3f95" officeooo:paragraph-rsid="000a3f95"/>
    </style:style>
    <style:style style:name="P2" style:family="paragraph" style:parent-style-name="Standard">
      <style:text-properties officeooo:rsid="000cd71f" officeooo:paragraph-rsid="000cd71f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Classe Terza</text:p>
      <text:p text:style-name="P1">La Pasqua Ebraica</text:p>
      <text:p text:style-name="P1"><text:a xlink:type="simple" xlink:href="https://www.youtube.com/watch?v=V6gB115W8oQ" text:style-name="Internet_20_link" text:visited-style-name="Visited_20_Internet_20_Link">https://www.youtube.com/watch?v=V6gB115W8oQ</text:a> 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3-25T15:43:52.618000000</meta:creation-date>
    <dc:date>2020-03-25T15:44:25.883000000</dc:date>
    <meta:editing-duration>PT34S</meta:editing-duration>
    <meta:editing-cycles>1</meta:editing-cycles>
    <meta:document-statistic meta:table-count="0" meta:image-count="0" meta:object-count="0" meta:page-count="1" meta:paragraph-count="3" meta:word-count="6" meta:character-count="73" meta:non-whitespace-character-count="69"/>
    <meta:generator>LibreOffice/6.1.2.1$Windows_X86_64 LibreOffice_project/65905a128db06ba48db947242809d14d3f9a93fe</meta:generator>
  </office:meta>
</office:document-meta>
</file>