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8pt" officeooo:rsid="000aabdf" officeooo:paragraph-rsid="000fab70" style:font-size-asian="15.75pt" style:font-size-complex="18pt"/>
    </style:style>
    <style:style style:name="P2" style:family="paragraph" style:parent-style-name="Standard">
      <style:text-properties fo:font-size="18pt" officeooo:rsid="000aabdf" officeooo:paragraph-rsid="001029dd" style:font-size-asian="15.75pt" style:font-size-complex="18pt"/>
    </style:style>
    <style:style style:name="P3" style:family="paragraph" style:parent-style-name="Standard">
      <style:text-properties fo:font-size="18pt" officeooo:rsid="000c5649" officeooo:paragraph-rsid="000c5649" style:font-size-asian="15.75pt" style:font-size-complex="18pt"/>
    </style:style>
    <style:style style:name="P4" style:family="paragraph" style:parent-style-name="Standard">
      <style:text-properties fo:font-size="18pt" officeooo:rsid="000c5649" officeooo:paragraph-rsid="000cd16e" style:font-size-asian="15.75pt" style:font-size-complex="18pt"/>
    </style:style>
    <style:style style:name="P5" style:family="paragraph" style:parent-style-name="Standard">
      <style:text-properties fo:font-size="18pt" officeooo:rsid="000cd16e" officeooo:paragraph-rsid="000e0090" style:font-size-asian="15.75pt" style:font-size-complex="18pt"/>
    </style:style>
    <style:style style:name="P6" style:family="paragraph" style:parent-style-name="Standard">
      <style:text-properties fo:font-size="18pt" officeooo:rsid="000e0090" officeooo:paragraph-rsid="000e0090" style:font-size-asian="15.75pt" style:font-size-complex="18pt"/>
    </style:style>
    <style:style style:name="P7" style:family="paragraph" style:parent-style-name="Standard">
      <style:text-properties fo:font-size="18pt" officeooo:rsid="000e0090" officeooo:paragraph-rsid="000fab70" style:font-size-asian="15.75pt" style:font-size-complex="18pt"/>
    </style:style>
    <style:style style:name="P8" style:family="paragraph" style:parent-style-name="Standard">
      <style:text-properties fo:font-size="18pt" officeooo:rsid="00111a82" officeooo:paragraph-rsid="00111a82" style:font-size-asian="15.75pt" style:font-size-complex="18pt"/>
    </style:style>
    <style:style style:name="P9" style:family="paragraph" style:parent-style-name="Standard">
      <style:text-properties fo:font-size="18pt" officeooo:rsid="000c5649" officeooo:paragraph-rsid="000c5649" style:font-size-asian="18pt" style:font-size-complex="18pt"/>
    </style:style>
    <style:style style:name="P10" style:family="paragraph" style:parent-style-name="Standard">
      <style:text-properties fo:font-size="18pt" fo:font-weight="bold" officeooo:rsid="000aabdf" officeooo:paragraph-rsid="000fab70" style:font-size-asian="15.75pt" style:font-weight-asian="bold" style:font-size-complex="18pt" style:font-weight-complex="bold"/>
    </style:style>
    <style:style style:name="P11" style:family="paragraph" style:parent-style-name="Standard">
      <style:text-properties fo:font-size="18pt" fo:font-weight="bold" officeooo:rsid="000e0090" officeooo:paragraph-rsid="000e0090" style:font-size-asian="15.75pt" style:font-weight-asian="bold" style:font-size-complex="18pt" style:font-weight-complex="bold"/>
    </style:style>
    <style:style style:name="P12" style:family="paragraph" style:parent-style-name="Standard">
      <style:text-properties fo:font-size="18pt" fo:font-weight="normal" officeooo:rsid="000c5649" officeooo:paragraph-rsid="000c5649" style:font-size-asian="15.75pt" style:font-weight-asian="normal" style:font-size-complex="18pt" style:font-weight-complex="normal"/>
    </style:style>
    <style:style style:name="P13" style:family="paragraph" style:parent-style-name="Standard">
      <style:text-properties fo:font-size="18pt" fo:font-weight="normal" officeooo:rsid="001029dd" officeooo:paragraph-rsid="001029dd" style:font-size-asian="15.75pt" style:font-weight-asian="normal" style:font-size-complex="18pt" style:font-weight-complex="normal"/>
    </style:style>
    <style:style style:name="P14" style:family="paragraph" style:parent-style-name="Standard">
      <style:text-properties fo:font-size="18pt" fo:font-weight="normal" officeooo:rsid="00110a7a" officeooo:paragraph-rsid="00110a7a" style:font-size-asian="15.75pt" style:font-weight-asian="normal" style:font-size-complex="18pt" style:font-weight-complex="normal"/>
    </style:style>
    <style:style style:name="P15" style:family="paragraph" style:parent-style-name="Standard">
      <style:text-properties fo:font-size="18pt" fo:font-weight="normal" officeooo:rsid="00111a82" officeooo:paragraph-rsid="00111a82" style:font-size-asian="15.75pt" style:font-weight-asian="normal" style:font-size-complex="18pt" style:font-weight-complex="normal"/>
    </style:style>
    <style:style style:name="P16" style:family="paragraph" style:parent-style-name="Standard">
      <style:text-properties officeooo:paragraph-rsid="000aabdf"/>
    </style:style>
    <style:style style:name="P17" style:family="paragraph" style:parent-style-name="Standard">
      <style:text-properties officeooo:rsid="000c5649" officeooo:paragraph-rsid="000c5649"/>
    </style:style>
    <style:style style:name="P18" style:family="paragraph" style:parent-style-name="Standard">
      <style:text-properties fo:font-size="28pt" officeooo:rsid="000aabdf" officeooo:paragraph-rsid="000aabdf" style:font-size-asian="28pt" style:font-size-complex="28pt"/>
    </style:style>
    <style:style style:name="P19" style:family="paragraph" style:parent-style-name="Standard">
      <style:text-properties fo:font-size="28pt" fo:font-weight="normal" officeooo:rsid="000cd16e" officeooo:paragraph-rsid="000e0090" style:font-size-asian="24.5pt" style:font-weight-asian="normal" style:font-size-complex="28pt" style:font-weight-complex="normal"/>
    </style:style>
    <style:style style:name="P20" style:family="paragraph" style:parent-style-name="Standard">
      <style:text-properties fo:font-size="18pt" officeooo:rsid="001029dd" officeooo:paragraph-rsid="001029dd" style:font-size-asian="15.75pt" style:font-size-complex="18pt"/>
    </style:style>
    <style:style style:name="P21" style:family="paragraph" style:parent-style-name="Standard" style:list-style-name="L1">
      <style:text-properties fo:font-size="18pt" officeooo:rsid="000aabdf" officeooo:paragraph-rsid="000aabdf" style:font-size-asian="15.75pt" style:font-size-complex="18pt"/>
    </style:style>
    <style:style style:name="T1" style:family="text">
      <style:text-properties fo:font-size="18pt" style:font-size-asian="15.75pt" style:font-size-complex="18pt"/>
    </style:style>
    <style:style style:name="T2" style:family="text">
      <style:text-properties fo:font-size="18pt" officeooo:rsid="000aabdf" style:font-size-asian="15.75pt" style:font-size-complex="18pt"/>
    </style:style>
    <style:style style:name="T3" style:family="text">
      <style:text-properties fo:font-size="18pt" fo:font-weight="bold" style:font-size-asian="15.75pt" style:font-weight-asian="bold" style:font-size-complex="18pt" style:font-weight-complex="bold"/>
    </style:style>
    <style:style style:name="T4" style:family="text">
      <style:text-properties fo:font-size="18pt" fo:font-weight="bold" officeooo:rsid="000aabdf" style:font-size-asian="15.75pt" style:font-weight-asian="bold" style:font-size-complex="18pt" style:font-weight-complex="bold"/>
    </style:style>
    <style:style style:name="T5" style:family="text">
      <style:text-properties fo:font-size="18pt" fo:font-weight="normal" style:font-size-asian="15.75pt" style:font-weight-asian="normal" style:font-size-complex="18pt" style:font-weight-complex="normal"/>
    </style:style>
    <style:style style:name="T6" style:family="text">
      <style:text-properties fo:font-size="18pt" fo:font-weight="normal" officeooo:rsid="000cd16e" style:font-size-asian="15.75pt" style:font-weight-asian="normal" style:font-size-complex="18pt" style:font-weight-complex="normal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0cd16e" style:font-weight-asian="bold" style:font-weight-complex="bold"/>
    </style:style>
    <style:style style:name="T9" style:family="text">
      <style:text-properties fo:font-weight="bold" officeooo:rsid="00110a7a" style:font-weight-asian="bold" style:font-weight-complex="bold"/>
    </style:style>
    <style:style style:name="T10" style:family="text">
      <style:text-properties fo:font-weight="bold" officeooo:rsid="0011e02c" style:font-weight-asian="bold" style:font-weight-complex="bold"/>
    </style:style>
    <style:style style:name="T11" style:family="text">
      <style:text-properties fo:font-size="28pt" fo:font-weight="normal" style:font-size-asian="24.5pt" style:font-weight-asian="normal" style:font-size-complex="28pt" style:font-weight-complex="normal"/>
    </style:style>
    <style:style style:name="T12" style:family="text">
      <style:text-properties fo:font-size="28pt" fo:font-weight="normal" officeooo:rsid="000cd16e" style:font-size-asian="24.5pt" style:font-weight-asian="normal" style:font-size-complex="28pt" style:font-weight-complex="normal"/>
    </style:style>
    <style:style style:name="T13" style:family="text">
      <style:text-properties fo:font-size="28pt" fo:font-weight="normal" style:font-size-asian="28pt" style:font-weight-asian="normal" style:font-size-complex="28pt" style:font-weight-complex="normal"/>
    </style:style>
    <style:style style:name="T14" style:family="text">
      <style:text-properties fo:font-size="28pt" fo:font-weight="normal" officeooo:rsid="000cd16e" style:font-size-asian="28pt" style:font-weight-asian="normal" style:font-size-complex="28pt" style:font-weight-complex="normal"/>
    </style:style>
    <style:style style:name="T15" style:family="text">
      <style:text-properties fo:font-size="28pt" fo:font-weight="bold" style:font-size-asian="28pt" style:font-weight-asian="bold" style:font-size-complex="28pt" style:font-weight-complex="bold"/>
    </style:style>
    <style:style style:name="T16" style:family="text">
      <style:text-properties fo:font-weight="normal" style:font-weight-asian="normal" style:font-weight-complex="normal"/>
    </style:style>
    <style:style style:name="T17" style:family="text">
      <style:text-properties fo:font-weight="normal" officeooo:rsid="000cd16e" style:font-weight-asian="normal" style:font-weight-complex="normal"/>
    </style:style>
    <style:style style:name="T18" style:family="text">
      <style:text-properties officeooo:rsid="000fab70"/>
    </style:style>
    <style:style style:name="T19" style:family="text">
      <style:text-properties officeooo:rsid="001029dd"/>
    </style:style>
    <style:style style:name="T20" style:family="text">
      <style:text-properties officeooo:rsid="00110a7a"/>
    </style:style>
    <style:style style:name="T21" style:family="text">
      <style:text-properties officeooo:rsid="0011e02c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429cm" fo:text-indent="-0.635cm" fo:margin-left="1.429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064cm" fo:text-indent="-0.635cm" fo:margin-left="2.064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699cm" fo:text-indent="-0.635cm" fo:margin-left="2.699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334cm" fo:text-indent="-0.635cm" fo:margin-left="3.334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969cm" fo:text-indent="-0.635cm" fo:margin-left="3.969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604cm" fo:text-indent="-0.635cm" fo:margin-left="4.604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239cm" fo:text-indent="-0.635cm" fo:margin-left="5.239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874cm" fo:text-indent="-0.635cm" fo:margin-left="5.874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509cm" fo:text-indent="-0.635cm" fo:margin-left="6.509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144cm" fo:text-indent="-0.635cm" fo:margin-left="7.144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Ciao bellissimi bambini/e! <text:s text:c="28"/><text:span text:style-name="T10">09/ 03/ 2020</text:span></text:p>
      <text:p text:style-name="P20">Come state? Spero bene! In attesa della riapertura della scuola, riposatevi, giocate, leggete e per non perdere l’ allenamento come dei veri campioni ho pensato ad alcuni compiti da svolgere con calma, senza fretta, con ordine e precisione.</text:p>
      <text:p text:style-name="P20">Mi mancate tanto, un abbraccio e a presto.</text:p>
      <text:p text:style-name="P2"/>
      <text:p text:style-name="P2"><text:span text:style-name="T19"><text:s text:c="40"/>Matematica</text:span> <text:s text:c="29"/><text:span text:style-name="T7"><text:s/></text:span></text:p>
      <text:p text:style-name="P13">1) <text:s/>Ripetere benissimo le tabelline. Allego tavola pitagorica per chi ne ha bisogno.</text:p>
      <text:p text:style-name="P13">2) Scheda da incollare sul quaderno : tabelline 1</text:p>
      <text:p text:style-name="P13">3) Scheda da incollare sul quaderno : tabelline 2 ; per chi vuole esercitarsi con altre schede e giochi può visionare il sito <text:a xlink:type="simple" xlink:href="http://www.tabelline.it/" text:style-name="Internet_20_link" text:visited-style-name="Visited_20_Internet_20_Link"><text:span text:style-name="T9">www.tabelline.it</text:span></text:a></text:p>
      <text:p text:style-name="P14">4) Scrivo in rosso il comando sul quaderno : Trova tutte le tabelline per ottenere i seguenti prodotti :</text:p>
      <text:p text:style-name="P14">18 – 10 – 36 – 27 – 24 – 40 – 33 – 12 – 90 – 15</text:p>
      <text:p text:style-name="P14">Esempio :</text:p>
      <text:p text:style-name="P14">18 = 2x9; <text:s/>9x2; <text:s/>18x1; <text:s/>1x18; <text:s/>6x3; <text:s/>3x6;</text:p>
      <text:p text:style-name="P14"/>
      <text:p text:style-name="P15">5) Incolla la scheda : Qua e là per l’ Italia ( le operazioni devono essere svolte in colonna nel quaderno )</text:p>
      <text:p text:style-name="P15">6) Incolla i multipli di un numero sul quaderno.<text:span text:style-name="T20"> <text:s/></text:span></text:p>
      <text:p text:style-name="P10"><text:s text:c="16"/></text:p>
      <text:p text:style-name="P10"/>
      <text:p text:style-name="P10"><text:s text:c="28"/>I multipli di un numero</text:p>
      <text:p text:style-name="P10"/>
      <text:p text:style-name="P1"><text:span text:style-name="T18">I</text:span> <text:span text:style-name="T7">multipli</text:span> di un numero sono tutti i numeri che si ottengono</text:p>
      <text:p text:style-name="P1"><text:span text:style-name="T7">moltiplicando</text:span> il numero dato per la successione infinita dei numeri.</text:p>
      <text:p text:style-name="P16"><text:span text:style-name="T2">I multipli di un numero sono </text:span><text:span text:style-name="T4">infiniti.</text:span></text:p>
      <text:list xml:id="list1024610184" text:style-name="L1">
        <text:list-item>
          <text:p text:style-name="P21">Ogni numero è multiplo di se stesso</text:p>
        </text:list-item>
        <text:list-item>
          <text:p text:style-name="P21">Ogni numero è multiplo di 1</text:p>
        </text:list-item>
        <text:list-item>
          <text:p text:style-name="P21">Lo zero è multiplo di tutti i numeri</text:p>
        </text:list-item>
        <text:list-item>
          <text:p text:style-name="P21">Lo zero ha un solo multiplo, se stesso</text:p>
        </text:list-item>
      </text:list>
      <text:p text:style-name="P8"><text:soft-page-break/>7) Completa ed incolla sul quaderno</text:p>
      <text:p text:style-name="P8"/>
      <text:p text:style-name="P17"><text:span text:style-name="T1"><text:s text:c="40"/></text:span><text:span text:style-name="T3">Esercizi</text:span></text:p>
      <text:p text:style-name="P12">Scrivi cinque multipli di ogni numero dato.</text:p>
      <text:p text:style-name="P17"><text:span text:style-name="T5">4</text:span><text:span text:style-name="T13">→</text:span><text:span text:style-name="T14"> </text:span><text:span text:style-name="T6"><text:s/></text:span><text:span text:style-name="T11"><text:s text:c="5"/>…. <text:s text:c="7"/>…. <text:s text:c="5"/>…. <text:s text:c="5"/>…. <text:s text:c="5"/>….</text:span></text:p>
      <text:p text:style-name="P9"><text:span text:style-name="T16">10</text:span><text:span text:style-name="T13">→</text:span><text:span text:style-name="T12"> <text:s/></text:span><text:span text:style-name="T11"><text:s text:c="3"/></text:span><text:span text:style-name="T13">…. <text:s text:c="7"/>…. <text:s text:c="5"/>…. <text:s text:c="5"/>…. <text:s text:c="5"/>….</text:span></text:p>
      <text:p text:style-name="P3"><text:span text:style-name="T16"><text:s/>5 </text:span><text:span text:style-name="T15">→</text:span><text:span text:style-name="T8"> </text:span><text:span text:style-name="T16"><text:s text:c="7"/></text:span><text:span text:style-name="T11">…. <text:s text:c="7"/>…. <text:s text:c="5"/>…. <text:s text:c="5"/>…. <text:s text:c="5"/>….</text:span></text:p>
      <text:p text:style-name="P3"><text:span text:style-name="T16">6</text:span><text:span text:style-name="T11">→</text:span><text:span text:style-name="T12"> </text:span><text:span text:style-name="T11"><text:s text:c="5"/>…. <text:s text:c="7"/>…. <text:s text:c="5"/>…. <text:s text:c="5"/>…. <text:s text:c="5"/>….</text:span></text:p>
      <text:p text:style-name="P4"><text:span text:style-name="T16">8</text:span><text:span text:style-name="T11"> →</text:span><text:span text:style-name="T12"> <text:s/></text:span><text:span text:style-name="T11"><text:s text:c="3"/>…. <text:s text:c="8"/>…. <text:s text:c="4"/>…. <text:s text:c="5"/>…. <text:s text:c="5"/>….</text:span></text:p>
      <text:p text:style-name="P4"><text:span text:style-name="T17">9</text:span><text:span text:style-name="T11"> →</text:span><text:span text:style-name="T12"> </text:span><text:span text:style-name="T11"><text:s text:c="4"/>…. <text:s text:c="8"/>…. <text:s text:c="4"/>…. <text:s text:c="5"/>…. <text:s text:c="5"/>….</text:span></text:p>
      <text:p text:style-name="P5"><text:span text:style-name="T16">11</text:span><text:span text:style-name="T11">→ <text:s text:c="4"/>…. <text:s text:c="8"/>…. <text:s text:c="4"/>…. <text:s text:c="5"/>…. <text:s text:c="5"/>….</text:span></text:p>
      <text:p text:style-name="P19"/>
      <text:p text:style-name="P6"><text:s text:c="6"/><text:span text:style-name="T7">Esercizio: leggi e completa con i numeri richiesti.</text:span></text:p>
      <text:p text:style-name="P11"/>
      <text:p text:style-name="P6">- I multipli di 8 maggiori di 16 e minori di 72 :</text:p>
      <text:p text:style-name="P6">…………………………………………………</text:p>
      <text:p text:style-name="P6"/>
      <text:p text:style-name="P6">- I multipli di 5 maggiori di 20 e minori di 50 :</text:p>
      <text:p text:style-name="P6">…………………………………………………</text:p>
      <text:p text:style-name="P6"/>
      <text:p text:style-name="P6">- I multipli di 3 maggiori di 27 e minori di 40 :</text:p>
      <text:p text:style-name="P6">………………………………………………….</text:p>
      <text:p text:style-name="P6"/>
      <text:p text:style-name="P6">- I multipli di 7 maggiori di 30 e minori di 65 :</text:p>
      <text:p text:style-name="P7">…………………………………………………</text:p>
      <text:p text:style-name="P7"/>
      <text:p text:style-name="P7">-<text:span text:style-name="T18">I multipli di 2 maggiori di 10 e minori di 26 :</text:span></text:p>
      <text:p text:style-name="P7">…………………………………………………. <text:s text:c="16"/></text:p>
      <text:p text:style-name="P1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3-08T18:42:26.417000000</meta:creation-date>
    <dc:date>2020-03-09T19:23:11.400000000</dc:date>
    <meta:editing-duration>PT20M</meta:editing-duration>
    <meta:editing-cycles>3</meta:editing-cycles>
    <meta:generator>LibreOffice/6.3.2.2$Windows_X86_64 LibreOffice_project/98b30e735bda24bc04ab42594c85f7fd8be07b9c</meta:generator>
    <meta:document-statistic meta:table-count="0" meta:image-count="0" meta:object-count="0" meta:page-count="2" meta:paragraph-count="43" meta:word-count="372" meta:character-count="2291" meta:non-whitespace-character-count="1553"/>
  </office:meta>
</office:document-meta>
</file>