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arial" svg:font-family="arial, verdana, san-serif"/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Heading_20_1">
      <style:text-properties fo:font-variant="normal" fo:text-transform="none" fo:color="#000080" style:font-name="arial" fo:letter-spacing="normal" fo:font-style="normal"/>
    </style:style>
    <style:style style:name="P2" style:family="paragraph" style:parent-style-name="Standard">
      <style:paragraph-properties fo:margin-left="0cm" fo:margin-right="0cm" fo:orphans="2" fo:widows="2" fo:text-indent="0cm" style:auto-text-indent="false"/>
    </style:style>
    <style:style style:name="T1" style:family="text">
      <style:text-properties fo:font-variant="normal" fo:text-transform="none" fo:color="#000080" style:font-name="arial" fo:letter-spacing="normal" fo:font-style="normal" fo:font-weight="normal"/>
    </style:style>
    <style:style style:name="T2" style:family="text">
      <style:text-properties fo:font-variant="normal" fo:text-transform="none" fo:color="#000080" style:font-name="arial" fo:font-size="14pt" fo:letter-spacing="normal" fo:font-style="normal" fo:font-weight="normal" style:font-size-asian="14pt" style:font-size-complex="14pt"/>
    </style:style>
    <style:style style:name="T3" style:family="text">
      <style:text-properties fo:font-size="14pt" style:font-size-asian="14pt" style:font-size-complex="14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P1" text:outline-level="1">NEL BLU DIPINTO DI BLU di Domenico Modugno</text:h>
      <text:p text:style-name="P2"><text:span text:style-name="T2">Penso che un sogno così non ritorni mai più</text:span><text:span text:style-name="T3"><text:line-break/></text:span><text:span text:style-name="T2">mi dipingevo le mani e la faccia di blu</text:span><text:span text:style-name="T3"><text:line-break/></text:span><text:span text:style-name="T2">poi d'improvviso venivo dal vento rapito</text:span><text:span text:style-name="T3"><text:line-break/></text:span><text:span text:style-name="T2">e incominciavo a volare nel cielo infinito</text:span><text:span text:style-name="T3"><text:line-break/><text:line-break/></text:span><text:span text:style-name="T2">Volare oh, oh</text:span><text:span text:style-name="T3"><text:line-break/></text:span><text:span text:style-name="T2">cantare oh, oh</text:span><text:span text:style-name="T3"><text:line-break/></text:span><text:span text:style-name="T2">nel blu dipinto di blu</text:span><text:span text:style-name="T3"><text:line-break/></text:span><text:span text:style-name="T2">felice di stare lassù</text:span><text:span text:style-name="T3"><text:line-break/></text:span><text:span text:style-name="T2">e volavo, volavo felice più in alto del sole</text:span><text:span text:style-name="T3"><text:line-break/></text:span><text:span text:style-name="T2">ed ancora più su</text:span><text:span text:style-name="T3"><text:line-break/></text:span><text:span text:style-name="T2">mentre il mondo pian piano spariva lontano laggiù</text:span><text:span text:style-name="T3"><text:line-break/></text:span><text:span text:style-name="T2">una musica dolce suonava soltanto per me</text:span><text:span text:style-name="T3"><text:line-break/><text:line-break/></text:span><text:span text:style-name="T2">Volare oh, oh</text:span><text:span text:style-name="T3"><text:line-break/></text:span><text:span text:style-name="T2">cantare oh, oh</text:span><text:span text:style-name="T3"><text:line-break/></text:span><text:span text:style-name="T2">nel blu dipinto di blu</text:span><text:span text:style-name="T3"><text:line-break/></text:span><text:span text:style-name="T2">felice di stare lassù</text:span><text:span text:style-name="T3"><text:line-break/></text:span><text:span text:style-name="T2">ma tutti i sogni nell'alba svaniscon perché</text:span><text:span text:style-name="T3"><text:line-break/></text:span><text:span text:style-name="T2">quando tramonta la luna li porta con sé</text:span><text:span text:style-name="T3"><text:line-break/></text:span><text:span text:style-name="T2">ma io continuo a sognare negli occhi tuoi belli</text:span><text:span text:style-name="T3"><text:line-break/></text:span><text:span text:style-name="T2">che sono blu come un cielo trapunto di stelle</text:span><text:span text:style-name="T3"><text:line-break/><text:line-break/></text:span><text:span text:style-name="T2">Volare oh, oh</text:span><text:span text:style-name="T3"><text:line-break/></text:span><text:span text:style-name="T2">cantare oh, oh</text:span><text:span text:style-name="T3"><text:line-break/></text:span><text:span text:style-name="T2">nel blu degli occhi tuoi blu</text:span><text:span text:style-name="T3"><text:line-break/></text:span><text:span text:style-name="T2">felice di stare quaggiù</text:span><text:span text:style-name="T3"><text:line-break/></text:span><text:span text:style-name="T2">e continuo a volare felice più in alto del sole</text:span><text:span text:style-name="T3"><text:line-break/></text:span><text:span text:style-name="T2">ed ancora più su</text:span><text:span text:style-name="T3"><text:line-break/></text:span><text:span text:style-name="T2">mentre il mondo pian piano scompare negli occhi tuoi blu</text:span><text:span text:style-name="T3"><text:line-break/></text:span><text:span text:style-name="T2">la tua voce è una musica dolce che suona per me</text:span><text:span text:style-name="T3"><text:line-break/><text:line-break/></text:span><text:span text:style-name="T2">Volare oh, oh</text:span><text:span text:style-name="T3"><text:line-break/></text:span><text:span text:style-name="T2">cantare oh, oh</text:span><text:span text:style-name="T3"><text:line-break/></text:span><text:span text:style-name="T2">nel blu degli occhi tuoi blu</text:span><text:span text:style-name="T3"><text:line-break/></text:span><text:span text:style-name="T2">felice di stare quaggiù</text:span><text:span text:style-name="T3"><text:line-break/></text:span><text:span text:style-name="T2">nel blu degli occhi tuoi blu</text:span><text:span text:style-name="T3"><text:line-break/></text:span><text:span text:style-name="T2">felice di stare quaggiù</text:span><text:span text:style-name="T3"><text:line-break/></text:span><text:span text:style-name="T2">con te</text:span><text:span text:style-name="T3"> 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arial" svg:font-family="arial, verdana, san-serif"/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it" fo:country="IT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it" fo:country="IT" style:letter-kerning="true" style:font-name-asian="SimSun" style:font-size-asian="12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text-properties style:font-name="Times New Roman" fo:font-size="24pt" fo:font-weight="bold" style:font-name-asian="SimSun" style:font-size-asian="24pt" style:font-weight-asian="bold" style:font-name-complex="Lucida Sans" style:font-size-complex="24pt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Mary73 </meta:initial-creator>
    <meta:creation-date>2020-03-16T01:49:00.26</meta:creation-date>
    <dc:date>2020-03-16T02:31:45.51</dc:date>
    <dc:creator>Mary73 </dc:creator>
    <meta:editing-duration>PT39M25S</meta:editing-duration>
    <meta:editing-cycles>3</meta:editing-cycles>
    <meta:generator>OpenOffice/4.1.6$Win32 OpenOffice.org_project/416m1$Build-9790</meta:generator>
    <meta:printed-by>Mary73 </meta:printed-by>
    <meta:print-date>2020-03-16T02:31:13.73</meta:print-date>
    <meta:document-statistic meta:table-count="0" meta:image-count="0" meta:object-count="0" meta:page-count="1" meta:paragraph-count="2" meta:word-count="209" meta:character-count="1087"/>
  </office:meta>
</office:document-meta>
</file>