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font-size="14pt" style:font-size-asian="14pt" style:font-size-complex="14pt"/>
    </style:style>
    <style:style style:name="P2" style:family="paragraph" style:parent-style-name="Standard">
      <style:text-properties fo:font-size="14pt" style:font-size-asian="14pt" style:font-size-complex="14pt"/>
    </style:style>
    <style:style style:name="P3" style:family="paragraph" style:parent-style-name="Standard">
      <style:text-properties fo:font-size="14pt" fo:font-weight="normal" style:font-size-asian="14pt" style:font-weight-asian="normal" style:font-size-complex="14pt" style:font-weight-complex="normal"/>
    </style:style>
    <style:style style:name="T1" style:family="text">
      <style:text-properties fo:font-weight="bold" style:font-weight-asian="bold" style:font-weight-complex="bold"/>
    </style:style>
    <style:style style:name="T2" style:family="text">
      <style:text-properties fo:font-weight="normal" style:font-weight-asian="normal" style:font-weight-complex="normal"/>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fo:font-family="StarSymbol" style:font-pitch="variable" style:font-charset="x-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fo:font-family="StarSymbol" style:font-pitch="variable" style:font-charset="x-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fo:font-family="StarSymbol" style:font-pitch="variable" style:font-charset="x-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fo:font-family="StarSymbol" style:font-pitch="variable" style:font-charset="x-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fo:font-family="StarSymbol" style:font-pitch="variable" style:font-charset="x-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fo:font-family="StarSymbol" style:font-pitch="variable" style:font-charset="x-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fo:font-family="StarSymbol" style:font-pitch="variable" style:font-charset="x-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fo:font-family="StarSymbol" style:font-pitch="variable" style:font-charset="x-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fo:font-family="StarSymbol" style:font-pitch="variable" style:font-charset="x-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style:font-pitch="variable" style:font-charset="x-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fo:font-family="StarSymbol" style:font-pitch="variable" style:font-charset="x-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fo:font-family="StarSymbol" style:font-pitch="variable" style:font-charset="x-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fo:font-family="StarSymbol" style:font-pitch="variable" style:font-charset="x-symbol"/>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fo:font-family="StarSymbol" style:font-pitch="variable" style:font-charset="x-symbol"/>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fo:font-family="StarSymbol" style:font-pitch="variable" style:font-charset="x-symbol"/>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fo:font-family="StarSymbol" style:font-pitch="variable" style:font-charset="x-symbol"/>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fo:font-family="StarSymbol" style:font-pitch="variable" style:font-charset="x-symbol"/>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fo:font-family="StarSymbol" style:font-pitch="variable" style:font-charset="x-symbol"/>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fo:font-family="StarSymbol" style:font-pitch="variable" style:font-charset="x-symbol"/>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style:font-pitch="variable" style:font-charset="x-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QUARTA TRANCHE DI COMPITI PER LA CLASSE 3a A</text:p>
      <text:p text:style-name="P1"><text:s text:c="2"/></text:p>
      <text:p text:style-name="P1">PREMESSO CHE LA MAGGIORANZA DI VOI BIMBI HA ESEGUITO E MI HA INVIATO GLI ESERCIZI ESEGUITI SULLE BASI DELLE FRAZIONI SENZA CHE IO ABBIA RISCONTRATO IN NESSUNO, ALCUNA DIFFICOLTA' RILEVANTE, HO IL PIACERE DI COMUNICARVI CHE ANDREMO AVANTI CON L' ARGOMENTO, MA CERTAMENTE FACENDO UN PASSETTINO ALLA VOLTA E PURTROPPO VISTA LA SITUAZIONE, SENZA CHE TRA DI NOI CI SIAN UN CONFRONTO VIS A VIS ( FACCIA A FACCIA), MA <text:s/>AFFRONTANDOLO CON GLI STRUMENTI CHE AL MOMENTO HO A DISPOSIZIONE.</text:p>
      <text:p text:style-name="P1"/>
      <text:p text:style-name="P1">*MATEMATICA :</text:p>
      <text:p text:style-name="P1">A TAL FINE VI INVIO IL LINK DEL VIDEO DA VISUALIZZARE CHE HA PER TITOLO: <text:span text:style-name="T1">“L'UNITA' FRAZIONARIA YOUTUBE”</text:span> CHE RISALE A TRE ANNI FA ED E' IL PRIMO VIDEO CHE TROVATE SUL LINK.</text:p>
      <text:p text:style-name="P1">VI CONSIGLIO INOLTRE DI TENERE A PORTATA DI MANO UN FOGLIO O UN CARTONCINO, FORMATO A4 POSSIBILMENTE COLORATO (MA IN MANCANZA VA BENE ANCHE BIANCO) DA USARE IN MANIERA PRATICA SEGUENDO LE INDICAZIONI DEL SUDDETTO VIDEO.</text:p>
      <text:p text:style-name="P1">INOLTRE VI HO INVIATO ANCHE UNA PRESENTAZIONE IN FORMATO OFFICE INSIEME AL MIO AUDIO CHE VI SPIEGA SINTETICAMENTE LO STESSO ARGOMENTO ( <text:span text:style-name="T1">L' UNITA' FRAZIONARIA) </text:span><text:span text:style-name="T2">IN MODO TALE DA AVERE UN QUADRO PIU' COMPLETO. (VI CONSIGLIO DI ASCOLTARE L' AUDIO IN CONTEPORANEA, MENTRE AVRETE SOTT' OCCHIO SIA LE 4 SCHEDE DI SPIEGAZIONE CHE POTETE STAMPARE, CHE IL BREVE VIDEO DI PRESENTAZIONE IN OFFICE).</text:span></text:p>
      <text:p text:style-name="P3">INSIEME TROVERETE ANCHE DEGLI ESERCIZI SULLO STESSO ARGOMENTO CHE ESEGUIRETE INCOLLANDOLI O COPIANDOLI SUL QUADERNO DI MATEMATICA.</text:p>
      <text:p text:style-name="P3">INOLTRE ESEGUITE TUTTI GLI ESERCIZI DEL LIBRO ALLENAMENTE A PAG. 16.</text:p>
      <text:p text:style-name="P3">INFINE ESEGUITE GLI ESERCIZI SULLE SCHEDE CON GLI ARGOMENTI DI RIPASSO IN MODO DA NON DIMENTICARE TUTTO QUELLO CHE ABBIAMO STUDIATO IN PRECEDENZA E CHE INCOLLERETE O COPIERETE SEMPRE SUL VOSTRO QUADERNO.</text:p>
      <text:p text:style-name="P3"><text:s text:c="3"/>*SCIENZE :</text:p>
      <text:p text:style-name="P3"><text:s/>ESEGUI LA SCHEDA INERENTE AGLI STATI DELLA MATERIA E POI INCOLLALA SUL QUADERNO DI SCIENZE.</text:p>
      <text:p text:style-name="P3">POI, DAL LIBRO BLU RIPASSA BENE IL SUOLO A PAG. 130 E COMPLETA LA SCHEDA AD ESSO ATTINENTE, DOPO AVER INCOLLATA ANCHE QUESTA SUL TUO QUADERNO.</text:p>
      <text:p text:style-name="P3"/>
      <text:p text:style-name="P3">BUON LAVORO </text:p>
      <text:p text:style-name="P3">UN ABBRACCIO A TUTTI. MARI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ary73 </meta:initial-creator>
    <meta:creation-date>2020-03-28T00:42:17.45</meta:creation-date>
    <dc:date>2020-03-28T18:13:19.31</dc:date>
    <dc:creator>Mary73 </dc:creator>
    <meta:editing-duration>PT2H20M1S</meta:editing-duration>
    <meta:editing-cycles>3</meta:editing-cycles>
    <meta:generator>OpenOffice/4.1.6$Win32 OpenOffice.org_project/416m1$Build-9790</meta:generator>
    <meta:document-statistic meta:table-count="0" meta:image-count="0" meta:object-count="0" meta:page-count="1" meta:paragraph-count="15" meta:word-count="333" meta:character-count="1998"/>
  </office:meta>
</office:document-meta>
</file>