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officeooo:rsid="0012eb91" officeooo:paragraph-rsid="0012eb91" style:font-size-asian="15.75pt" style:font-size-complex="18pt"/>
    </style:style>
    <style:style style:name="P2" style:family="paragraph" style:parent-style-name="Standard">
      <style:text-properties fo:font-size="18pt" officeooo:rsid="00137157" officeooo:paragraph-rsid="00137157" style:font-size-asian="15.75pt" style:font-size-complex="18pt"/>
    </style:style>
    <style:style style:name="P3" style:family="paragraph" style:parent-style-name="Standard">
      <style:text-properties fo:font-size="18pt" fo:font-weight="normal" officeooo:rsid="00137157" officeooo:paragraph-rsid="00137157" style:font-size-asian="15.75pt" style:font-weight-asian="normal" style:font-size-complex="18pt" style:font-weight-complex="normal"/>
    </style:style>
    <style:style style:name="P4" style:family="paragraph" style:parent-style-name="Standard">
      <style:text-properties fo:font-size="18pt" fo:font-weight="normal" officeooo:rsid="0015204e" officeooo:paragraph-rsid="0015204e" style:font-size-asian="15.75pt" style:font-weight-asian="normal" style:font-size-complex="18pt" style:font-weight-complex="normal"/>
    </style:style>
    <style:style style:name="P5" style:family="paragraph" style:parent-style-name="Standard">
      <style:text-properties fo:font-size="18pt" fo:font-weight="bold" officeooo:rsid="00137157" officeooo:paragraph-rsid="00137157" style:font-size-asian="15.75pt" style:font-weight-asian="bold" style:font-size-complex="18pt" style:font-weight-complex="bold"/>
    </style:style>
    <style:style style:name="P6" style:family="paragraph" style:parent-style-name="Standard">
      <style:text-properties fo:font-size="18pt" fo:font-weight="normal" officeooo:rsid="00137157" officeooo:paragraph-rsid="00137157" style:font-size-asian="15.75pt" style:font-weight-asian="normal" style:font-size-complex="18pt" style:font-weight-complex="normal"/>
    </style:style>
    <style:style style:name="P7" style:family="paragraph" style:parent-style-name="Standard">
      <style:text-properties fo:font-size="18pt" fo:font-weight="normal" officeooo:rsid="00163ef5" officeooo:paragraph-rsid="00163ef5" style:font-size-asian="15.75pt" style:font-weight-asian="normal" style:font-size-complex="18pt" style:font-weight-complex="normal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8) Completa ed incolla sul quaderno le seguenti schede :</text:p>
      <text:p text:style-name="P1">- Multipli</text:p>
      <text:p text:style-name="P1">- Multipli di un numero</text:p>
      <text:p text:style-name="P1">- Divisori</text:p>
      <text:p text:style-name="P1">- Divisori di un numero</text:p>
      <text:p text:style-name="P1"/>
      <text:p text:style-name="P2"><text:s text:c="34"/><text:span text:style-name="T1"><text:s text:c="11"/>Geografia</text:span></text:p>
      <text:p text:style-name="P5"/>
      <text:p text:style-name="P3">Studiare dal sussidiario Discipline.it il clima pagina 146, <text:s/>147, 148, 149.</text:p>
      <text:p text:style-name="P3">Seguire le indicazioni per lo studio e il riassumendo.</text:p>
      <text:p text:style-name="P7">Per approfondire e facilitare lo studio vedere : il “clima in Italia” su <text:span text:style-name="T1">you tube.</text:span></text:p>
      <text:p text:style-name="P5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3-09T18:48:14.080000000</meta:creation-date>
    <dc:date>2020-03-09T19:33:45.897000000</dc:date>
    <meta:editing-duration>PT9M7S</meta:editing-duration>
    <meta:editing-cycles>3</meta:editing-cycles>
    <meta:generator>LibreOffice/6.3.2.2$Windows_X86_64 LibreOffice_project/98b30e735bda24bc04ab42594c85f7fd8be07b9c</meta:generator>
    <meta:document-statistic meta:table-count="0" meta:image-count="0" meta:object-count="0" meta:page-count="1" meta:paragraph-count="9" meta:word-count="60" meta:character-count="387" meta:non-whitespace-character-count="290"/>
  </office:meta>
</office:document-meta>
</file>