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BF000002001D9490FF0F8DBE97.png" manifest:media-type="image/png"/>
  <manifest:file-entry manifest:full-path="Pictures/10000000000001C00000020020C642FCC22823B1.png" manifest:media-type="image/png"/>
  <manifest:file-entry manifest:full-path="Pictures/1000000000000424000005DCC16F07ECBC46444C.png" manifest:media-type="image/png"/>
  <manifest:file-entry manifest:full-path="Pictures/10000000000001C2000002000FC805CA9DA3C90A.png" manifest:media-type="image/png"/>
  <manifest:file-entry manifest:full-path="Pictures/10000000000001CC00000200D76ECC048D633E8D.png" manifest:media-type="image/png"/>
  <manifest:file-entry manifest:full-path="Pictures/10000000000001B50000020070A36F65FE9ECF50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3.604cm, 1.739cm, 3.383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magine2" text:anchor-type="paragraph" svg:x="-2cm" svg:y="-0.093cm" svg:width="13.919cm" svg:height="17.304cm" draw:z-index="0"><draw:image xlink:href="Pictures/1000000000000424000005DCC16F07ECBC46444C.png" xlink:type="simple" xlink:show="embed" xlink:actuate="onLoad" loext:mime-type="image/png"/></draw:frame><draw:frame draw:style-name="fr2" draw:name="Immagine1" text:anchor-type="paragraph" svg:x="12.823cm" svg:y="2.434cm" svg:width="12.584cm" svg:height="14.381cm" draw:z-index="1"><draw:image xlink:href="Pictures/10000000000001C00000020020C642FCC22823B1.png" xlink:type="simple" xlink:show="embed" xlink:actuate="onLoad" loext:mime-type="image/pn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ext:p text:style-name="Standard"/>
      <text:p text:style-name="Standard"><draw:frame draw:style-name="fr2" draw:name="Immagine3" text:anchor-type="paragraph" svg:x="0.176cm" svg:y="0.238cm" svg:width="11.906cm" svg:height="13.547cm" draw:z-index="2"><draw:image xlink:href="Pictures/10000000000001C2000002000FC805CA9DA3C90A.png" xlink:type="simple" xlink:show="embed" xlink:actuate="onLoad" loext:mime-type="image/png"/></draw:frame><draw:frame draw:style-name="fr2" draw:name="Immagine4" text:anchor-type="paragraph" svg:x="12.241cm" svg:y="0.238cm" svg:width="12.171cm" svg:height="13.547cm" draw:z-index="3"><draw:image xlink:href="Pictures/10000000000001CC00000200D76ECC048D633E8D.png" xlink:type="simple" xlink:show="embed" xlink:actuate="onLoad" loext:mime-type="image/pn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2" draw:name="Immagine5" text:anchor-type="paragraph" svg:x="1.037cm" svg:y="0.159cm" svg:width="11.562cm" svg:height="13.547cm" draw:z-index="4"><draw:image xlink:href="Pictures/10000000000001B50000020070A36F65FE9ECF50.png" xlink:type="simple" xlink:show="embed" xlink:actuate="onLoad" loext:mime-type="image/png"/></draw:frame><draw:frame draw:style-name="fr2" draw:name="Immagine6" text:anchor-type="paragraph" svg:x="13.817cm" svg:y="0.196cm" svg:width="11.827cm" svg:height="13.547cm" draw:z-index="5"><draw:image xlink:href="Pictures/10000000000001BF000002001D9490FF0F8DBE97.png" xlink:type="simple" xlink:show="embed" xlink:actuate="onLoad" loext:mime-type="image/png"/></draw:frame><text:soft-page-break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4-16T11:11:19.342000000</meta:creation-date>
    <dc:date>2020-04-16T11:25:43.304000000</dc:date>
    <meta:editing-duration>PT4M13S</meta:editing-duration>
    <meta:editing-cycles>1</meta:editing-cycles>
    <meta:document-statistic meta:table-count="0" meta:image-count="6" meta:object-count="0" meta:page-count="3" meta:paragraph-count="0" meta:word-count="0" meta:character-count="0" meta:non-whitespace-character-count="0"/>
    <meta:generator>LibreOffice/6.1.2.1$Windows_X86_64 LibreOffice_project/65905a128db06ba48db947242809d14d3f9a93fe</meta:generator>
  </office:meta>
</office:document-meta>
</file>