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6D0000020046B92F649C1D0EC2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width="14.778cm" svg:height="20.017cm" draw:z-index="0"><draw:image xlink:href="Pictures/100000000000016D0000020046B92F649C1D0EC2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4-16T11:29:47.665000000</meta:creation-date>
    <dc:date>2020-04-16T11:30:47.946000000</dc:date>
    <meta:editing-duration>PT1M1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