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CE000002EED9CAF4E478DE159F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13.09cm" draw:z-index="0"><draw:image xlink:href="Pictures/10000000000003CE000002EED9CAF4E478DE159F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08T18:10:53.120000000</meta:creation-date>
    <dc:date>2020-04-08T18:13:42.009000000</dc:date>
    <meta:editing-duration>PT2M49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