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B60000043DD3DFAADA9143C41B.png" manifest:media-type="image/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fr1" style:family="graphic" style:parent-style-name="Graphics">
      <style:graphic-properties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><draw:frame draw:style-name="fr1" draw:name="Immagine1" text:anchor-type="paragraph" svg:width="17cm" svg:height="26.578cm" draw:z-index="0"><draw:image xlink:href="Pictures/10000000000002B60000043DD3DFAADA9143C41B.png" xlink:type="simple" xlink:show="embed" xlink:actuate="onLoad" loext:mime-type="image/png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ucida Sans1" svg:font-family="'Lucida Sans'" style:font-family-generic="swiss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4-18T13:55:24.679000000</meta:creation-date>
    <dc:date>2020-04-18T14:01:09.624000000</dc:date>
    <meta:editing-duration>PT5M46S</meta:editing-duration>
    <meta:editing-cycles>1</meta:editing-cycles>
    <meta:document-statistic meta:table-count="0" meta:image-count="1" meta:object-count="0" meta:page-count="1" meta:paragraph-count="0" meta:word-count="0" meta:character-count="0" meta:non-whitespace-character-count="0"/>
    <meta:generator>LibreOffice/6.1.2.1$Windows_X86_64 LibreOffice_project/65905a128db06ba48db947242809d14d3f9a93fe</meta:generator>
  </office:meta>
</office:document-meta>
</file>