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A80000044627EC8C5B4934FBDC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27.349cm" draw:z-index="0"><draw:image xlink:href="Pictures/10000000000002A80000044627EC8C5B4934FBDC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08T18:06:48.110000000</meta:creation-date>
    <dc:date>2020-04-08T18:07:27.860000000</dc:date>
    <meta:editing-duration>PT40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